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renden Kertzmann</text:p>
      <text:p text:style-name="CVMuted">9512752545@txt.att.net | https://vutuv.de/brenden_kertzm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