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igitte Collier</text:p>
      <text:p text:style-name="CVMuted">dmatzen@lariooil.com | https://vutuv.de/brigitte_coll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