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sten Koch</text:p>
      <text:p text:style-name="CVMuted">carsten.koch@computacenter.com | https://vutuv.de/carsten_ko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