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arsten Steigleder</text:p>
      <text:p text:style-name="CVMuted">+49 176 23303706 | https://vutuv.de/carsten_steigle</text:p>
      <text:h text:style-name="CVHeading" text:outline-level="1">Tags</text:h>
      <text:p>iot | smart home</text:p>
      <text:h text:style-name="CVHeading" text:outline-level="1">Profiles</text:h>
      <text:p>Twitter: http://twitter.com/steigi007</text:p>
      <text:p>Facebook: http://facebook.com/carsten.steigleder</text:p>
      <text:p>Instagram: http://instagram.com/steigi007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