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eSrEJUqT uVsBV</text:p>
      <text:p text:style-name="CVMuted">kathy@monvalleyelectric.com | https://vutuv.de/cesrejuqt_uvsb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