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ian Piras</text:p>
      <text:p text:style-name="CVMuted">piras@sondermaschinen.at | https://vutuv.de/christian_pira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