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tefener</text:p>
      <text:p text:style-name="CVMuted">cstefener@mailbox.org | https://vutuv.de/christian_stefener</text:p>
      <text:p text:style-name="CVMuted">32429 Minden, Germany</text:p>
      <text:h text:style-name="CVHeading" text:outline-level="1">Tags</text:h>
      <text:p>FOSS | Linux | PHP | Larav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