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Lehnen</text:p>
      <text:p text:style-name="CVMuted">https://vutuv.de/christoph_lehne</text:p>
      <text:p text:style-name="CVMuted">Klingentalstrasse 72, 4057 Basel, BS, Switzerland</text:p>
      <text:h text:style-name="CVHeading" text:outline-level="1">Professional Experience</text:h>
      <text:p><text:span text:style-name="CVBold">CEO, Amanzi AG</text:span></text:p>
      <text:p text:style-name="CVMuted">10/2016 - Present</text:p>
      <text:h text:style-name="CVHeading" text:outline-level="1">Tags</text:h>
      <text:p>Agronomy | Biological Crop Protection | Sustainable Food Production</text:p>
      <text:h text:style-name="CVHeading" text:outline-level="1">Links</text:h>
      <text:p>Amanzi AG: https://amanzi-agri.com</text:p>
      <text:h text:style-name="CVHeading" text:outline-level="1">Profiles</text:h>
      <text:p>LinkedIn: https://www.linkedin.com/in/christoph-lehnen-060567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