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 Mielke</text:p>
      <text:p text:style-name="CVHeadline">Christoph Mielke Hausmeister Service &amp; Graffiti Entfernung</text:p>
      <text:p text:style-name="CVMuted">https://vutuv.de/christoph_mielk</text:p>
      <text:p text:style-name="CVMuted">Farmsener Höhe 18a, 22159 Hamburg, Germany</text:p>
      <text:p text:style-name="CVMuted">Date of birth: 01.01.1985</text:p>
      <text:h text:style-name="CVHeading" text:outline-level="1">Links</text:h>
      <text:p>https://www.christophmielke.de/: https://www.christophmielke.de/kontakt/</text:p>
      <text:h text:style-name="CVHeading" text:outline-level="1">Profiles</text:h>
      <text:p>Facebook: http://facebook.com/firmachristophmielke</text:p>
      <text:p>Instagram: http://instagram.com/firmachristophmielk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