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ement D'Amore</text:p>
      <text:p text:style-name="CVMuted">mkuepfert@fentonmo.org | https://vutuv.de/clement_damo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