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atthias Schmidt</text:p>
      <text:p text:style-name="CVHeadline">Tech-Leader mit Entwickler-DNA | Cloud ☁️ | Digitale Transformation 📈 | Cybersecurity 🔒| Geschäftsführer Cologne Intelligence</text:p>
      <text:p text:style-name="CVMuted">https://vutuv.de/cmschmidt</text:p>
      <text:p text:style-name="CVMuted">51103 Köln, Germany</text:p>
      <text:h text:style-name="CVHeading" text:outline-level="1">Professional Experience</text:h>
      <text:p><text:span text:style-name="CVBold">Software Developer (w/m/d) Backend, Cologne Intelligence</text:span></text:p>
      <text:p><text:span text:style-name="CVBold">Software Developer, Cologne Intelligence</text:span></text:p>
      <text:p><text:span text:style-name="CVBold">Back-End-Entwickler, Cologne Intelligence</text:span></text:p>
      <text:p><text:span text:style-name="CVBold">Technical Lead, Cologne Intelligence</text:span></text:p>
      <text:p><text:span text:style-name="CVBold">Senior IT Security Consultant (w/m/d), Cologne Intelligence</text:span></text:p>
      <text:p><text:span text:style-name="CVBold">Tech Lead (m/w/d), Cologne Intelligence</text:span></text:p>
      <text:p><text:span text:style-name="CVBold">Java-Entwickler, Cologne Intelligence</text:span></text:p>
      <text:p><text:span text:style-name="CVBold">Senior Software Developer (w/m/d) Backend, Cologne Intelligence</text:span></text:p>
      <text:p><text:span text:style-name="CVBold">Geschäftsführer, Cologne Intelligence</text:span></text:p>
      <text:p text:style-name="CVMuted">8/2021 - Present</text:p>
      <text:p>Führung eines 60-köpfigen Software Development &amp; Consulting Teams (~40 Devs, Architekten, QA, Security, Agile Coaches).  ✅ Cloud-Transformation: Strategische Neuausrichtung zu Cloud-fokussiertem Angebot,  Partnerschaften mit AWS, stackIT und Ingram Micro aufgebaut, Organisator und Host der AWS User Group Cologne  ✅ Portfolio-basierte Organisationsstruktur: Von gewachsener Struktur zu strategischen Teams transformiert, mit klarem Fokus und in die Zukunft gerichteter Ausrichtung  ✅ Portfolio-Erweiterung: Aufbau neuer Produkte und spezialisierter Angebote, bspw. in den Bereichen Cloud Cost Optimization (FinOps) und Cybersecurity</text:p>
      <text:p><text:span text:style-name="CVBold">Head of Software Development, The Customization Group</text:span></text:p>
      <text:p text:style-name="CVMuted">12/2020 - 7/2021</text:p>
      <text:p>Fachliche und disziplinarische Führung mehrerer Software-Entwicklungsteams bei Weltmarktführer für personalisierbare Wand- und Wohndekoration (500.000 Produkte/Tag, 5 Werke weltweit, 170+ Länder).  ✅ Verantwortung für Frontend, Backend (Java/PHP) und IT-Analyse-Teams ✅ Sicherstellung zukunftsfähiger &amp; kosteneffektiver Software-Architektur ✅ Hands-on-Mitarbeit in Software-Projekten, E-Commerce Trends &amp; Technologie-Benchmarking  Fokus: E-Commerce-Plattformen • Team-Leadership • Software-Architektur</text:p>
      <text:p><text:span text:style-name="CVBold">Technical Product Owner, 1NCE</text:span></text:p>
      <text:p text:style-name="CVMuted">5/2020 - 10/2020</text:p>
      <text:p>Technical Product Owner für IoT-Konnektivitäts-Startup (Tier 1 MVNO, Partner: Deutsche Telekom).  Auftrag: Aufbau neues Scrum Team "Subscription Management" von Grund auf ✅ Business Case entwickelt &amp; Stakeholder-Alignment ✅ Team rekrutiert &amp; zusammengestellt (Hiring + Onboarding) ✅ Vendor-Evaluierung &amp; Anbieterauswahl ✅ Initiales Projekt erfolgreich gestartet &amp; übergeben  Fokus: IoT-Produktentwicklung • Agile Team-Setup • Fast Delivery</text:p>
      <text:p><text:span text:style-name="CVBold">Head Of Development, DFL Digital Sports GmbH</text:span></text:p>
      <text:p text:style-name="CVMuted">5/2015 - 10/2019</text:p>
      <text:p>Leitung der Software-Entwicklung für die digitalen Plattformen der Fußball-Bundesliga, 2. Bundesliga und Virtuellen Bundesliga. Team: 15 Entwickler (intern + extern) in 4 fachlichen Teams.  ✅ Cloud-Native Transformation (AWS): Kompletter modularer Neubau der Bundesliga-Infrastruktur auf Microservice-Basis – von klassischem RZ zu AWS (Start 2017) - Systeme: bundesliga.com (mehrsprachig), iOS/Android Apps, Redaktionssystem, Nutzerverwaltung, APIs - Architekt &amp; Cloud-Anbieter-Evaluierung: AWS vs. Azure vs. Telekom Cloud → Entscheidung für AWS, Stakeholder-Präsentation &amp; Go - Diese Transformation war Grundlage für die heutige AWS x DFL Partnerschaft (2020)  ✅ Performance &amp; Skalierbarkeit: App-Notifikationen schneller als TV-Signal  (Tor → Push in Millisekunden). Infrastruktur skaliert von Saisonpause bis zu Spitzen-Events (z.B. Spielplan-Release mit massiven Zugriffszahlen)  ✅ Speed-to-Market: Deployments von Stunden auf Minuten verkürzt durch u.a. CI/CD  ✅ Agile Transformation: Einführung agiler Methoden &amp; Schulung – kultureller Wandel in der gesamten Organisation  ✅ Team-Aufbau: 15-köpfiges Team skaliert (5 Festangestellte + 10 Experten per ANÜ), mehrere Key-Hires, die heute noch dort sind</text:p>
      <text:p><text:span text:style-name="CVBold">Bereichsleiter Technik, brandung GmbH &amp; Co. KG</text:span></text:p>
      <text:p text:style-name="CVMuted">1/2012 - 3/2015</text:p>
      <text:p>Leitung der Entwicklungs- und IT-Teams der Internet-Agentur. Verantwortung für Personal- und Budgetplanung der Einheit.  ✅ Entwicklungsstandards und Prozessdokumentation erstellt ✅ Agile Methoden eingeführt ✅ Software-Standardisierung und Wiederverwendbarkeit erhöht ✅ Team zu Test-Driven Development (TDD) und Continuous Integration geführt</text:p>
      <text:p><text:span text:style-name="CVBold">Manager IT Consulting, Publicis Groupe</text:span></text:p>
      <text:p text:style-name="CVMuted">10/2008 - 12/2011</text:p>
      <text:p>Teamleitung für Software-Entwicklung der Kölner LBi-Niederlassung. Verantwortung für 11 Web-Entwickler (Java, PHP, Frontend).  ✅ Technische Architektur und Consulting ✅ Technische Projektsteuerung ✅ Management externer Software- und Service-Anbieter</text:p>
      <text:p><text:span text:style-name="CVBold">Senior Application Developer, Publicis Groupe</text:span></text:p>
      <text:p text:style-name="CVMuted">7/2006 - 8/2008</text:p>
      <text:p>Java web development</text:p>
      <text:p><text:span text:style-name="CVBold">Consultant, Logica</text:span></text:p>
      <text:p text:style-name="CVMuted">10/2005 - 5/2006</text:p>
      <text:p>IT-Consulting und Software Entwicklung</text:p>
      <text:p><text:span text:style-name="CVBold">Programmer, Accenture</text:span></text:p>
      <text:p text:style-name="CVMuted">5/2004 - 10/2005</text:p>
      <text:p>Java-Entwicklung in der Bank-Industrie</text:p>
      <text:p><text:span text:style-name="CVBold">Frühe Praktika &amp; studentische Tätigkeiten, Bayer · Publicis Group · Gerling</text:span></text:p>
      <text:p text:style-name="CVMuted">8/1997 - 5/2001</text:p>
      <text:p>Verschiedene Praktika und studentische Hilfstätigkeiten bei Bayer, DigitasLBi und Gerling. Erste Praxiserfahrungen in Datenbank-Programmierung und Java-Projekten; Grundlage für die spätere Spezialisierung in Softwareentwicklung und Cloud-Architektur.</text:p>
      <text:h text:style-name="CVHeading" text:outline-level="1">Education</text:h>
      <text:p><text:span text:style-name="CVBold">Dipl-Inf., TH Köln</text:span></text:p>
      <text:p text:style-name="CVMuted">1999 - 2003</text:p>
      <text:h text:style-name="CVHeading" text:outline-level="1">Tags</text:h>
      <text:p>Geschäftsführer | agile | agile methodologies | Budgetmanagement | geschäftsführung | Köln | leadership | Managing Director | Organisationskultur | people management | software development | Team Leadership | team management | Unit leadership | Vorstellungsgespräche</text:p>
      <text:h text:style-name="CVHeading" text:outline-level="1">Certificates &amp; licenses</text:h>
      <text:p>Building with the Claude API (Anthropic, 2026-05) | Certificate of completion: Introduction to agent skills (Anthropic, 2026-05) | Claude Code in Action (Anthropic, 2026-05) | Introduction to Model Context Protocol (Anthropic, 2026-05) | Eine Veränderungskultur schaffen (LinkedIn, 2026-01) | Expert:innen führen (LinkedIn, 2026-01) | Nanotipps zu »Führen durch Vorbild« von Wladislaw Jachtchenko (LinkedIn, 2026-01) | STACKIT Partner Fundamentals (STACKIT, 2025-12) | Positiv führen (LinkedIn, 2025-10) | AWS Partner: Sales Accreditation (Amazon Web Services (AWS), 2025-07) | AWS Partner: Technical Accredited (Amazon Web Services (AWS), 2025-07) | Scrum-Grundlagen: Der Product Owner (LinkedIn, 2020-03) | Storytelling für Führungskräfte (LinkedIn, 2020-03) | Certified ScrumMaster® (Scrum Alliance, 2015-10) | Ausbilder für Fachinformatiker Anwendungsentwickler (IHK Köln) | Ausbilder für Fachinformatiker Systemintegration (IHK Köln)</text:p>
      <text:h text:style-name="CVHeading" text:outline-level="1">Links</text:h>
      <text:p>Company: https://www.cologne-intelligence.de</text:p>
      <text:p>Portfolio: https://about.me/matthias.schmid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