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 Schmid</text:p>
      <text:p text:style-name="CVMuted">+49 179 1396463 | https://vutuv.de/couchbelag</text:p>
      <text:h text:style-name="CVHeading" text:outline-level="1">Professional Experience</text:h>
      <text:p><text:span text:style-name="CVBold">Geschäftsführer, ubity</text:span></text:p>
      <text:p text:style-name="CVMuted">1/2023 - Present</text:p>
      <text:p><text:span text:style-name="CVBold">Senior Softwarearchitekt, Digitalwerk GmbH Regensburg</text:span></text:p>
      <text:p text:style-name="CVMuted">11/2019 - 8/2023</text:p>
      <text:p><text:span text:style-name="CVBold">Geschäftsführer (CTO), Digitalwerk GmbH Regensburg</text:span></text:p>
      <text:p text:style-name="CVMuted">1/2019 - 10/2019</text:p>
      <text:p><text:span text:style-name="CVBold">Produkt Manager, Prokurist, Digitalwerk GmbH Regensburg</text:span></text:p>
      <text:p text:style-name="CVMuted">4/2016 - 12/2018</text:p>
      <text:h text:style-name="CVHeading" text:outline-level="1">Education</text:h>
      <text:p><text:span text:style-name="CVBold">Diplom-Informatiker, Ostbayerische Technische Hochschule Regensburg</text:span></text:p>
      <text:p text:style-name="CVMuted">1999 - 2004</text:p>
      <text:h text:style-name="CVHeading" text:outline-level="1">Tags</text:h>
      <text:p>beratung | LLM | AI | Domain-Driven Design | Forschung und Entwicklung (F&amp;E) | führung | Geoinformationssysteme (GIS) | GitLab | go | produktentwicklung | Ruby on Rails | saas | softwareentwicklung | Technisches Produktmanagement | vue.js</text:p>
      <text:h text:style-name="CVHeading" text:outline-level="1">Languages</text:h>
      <text:p>German (Native speaker) | English (C1 (Advanced))</text:p>
      <text:h text:style-name="CVHeading" text:outline-level="1">Links</text:h>
      <text:p>ubity UG: https://ubity.io</text:p>
      <text:h text:style-name="CVHeading" text:outline-level="1">Profiles</text:h>
      <text:p>GitLab: https://gitlab.com/couchbela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