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raig Shepherd</text:p>
      <text:p text:style-name="CVMuted">craig.w.j.shepherd@outlook.com | https://vutuv.de/craig_shepherd</text:p>
      <text:p text:style-name="CVMuted">CM16 5DW Epping, United Kingdom</text:p>
      <text:h text:style-name="CVHeading" text:outline-level="1">Tags</text:h>
      <text:p>asp.net | Blazor | c# | sql 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