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ường Nguyễn</text:p>
      <text:p text:style-name="CVMuted">liamtsuyoshi@zohomail.com | https://vutuv.de/cuong_nguyen</text:p>
      <text:p text:style-name="CVMuted">70000 Ho Chi Minh, Vietnam</text:p>
      <text:h text:style-name="CVHeading" text:outline-level="1">Tags</text:h>
      <text:p>software engineer | Back-End | BrSE | Data Engineer | Elixir | frontend | gleam | javascript | Python | Rust | typescript | web | zi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