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XvBdpHxXFHHlQLZTw PbtsoNjsilUlJeJMx</text:p>
      <text:p text:style-name="CVMuted">stroh@umich.edu | https://vutuv.de/cxvbdphxxfhhl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