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yprus Paradise</text:p>
      <text:p text:style-name="CVMuted">humayun@cyprusparadise.com | https://vutuv.de/cyprus_paradise</text:p>
      <text:h text:style-name="CVHeading" text:outline-level="1">Tags</text:h>
      <text:p>dot net | travel | umbraco</text:p>
      <text:h text:style-name="CVHeading" text:outline-level="1">Links</text:h>
      <text:p>North Cyprus Holidays  | All Inclusive Hotels: https://www.cyprusparadise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