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 POTIER</text:p>
      <text:p text:style-name="CVMuted">https://vutuv.de/d34db4b3</text:p>
      <text:h text:style-name="CVHeading" text:outline-level="1">Professional Experience</text:h>
      <text:p><text:span text:style-name="CVBold">Ingénieur d’assistance technique, DIGISTRAT CONSULTING</text:span></text:p>
      <text:p text:style-name="CVMuted">2022 - 2025</text:p>
      <text:p>Maintenance et amélioration des systèmes de données de<text:line-break/>marchés financiers à l’aide de Rust, Go et Python<text:line-break/>Migration des bases de code existantes d’Ada et Python vers Rust<text:line-break/>Conception, développement et optimisation de bibliothèques in-<text:line-break/>ternes (ex. : RPC, Ryu) en Go et Rust<text:line-break/>Optimisation et profilage approfondis des performances à l’aide<text:line-break/>d’outils tels que perf, Valgrind et Heaptrack<text:line-break/>Administration et amélioration des outils de développement col-<text:line-break/>laboratif<text:line-break/>Gestion de l’infrastructure de métriques à l’aide de Prometheus et<text:line-break/>Thanos<text:line-break/>Assistance technique aux intervenants métier (traders, etc.)</text:p>
      <text:p><text:span text:style-name="CVBold">Ingénieur logiciel, CAPENCY</text:span></text:p>
      <text:p text:style-name="CVMuted">2020 - 2022</text:p>
      <text:p>Développement, analyse et maintenance d’applications<text:line-break/>(C++/Rust) de traitement de données batch et de services<text:line-break/>Web<text:line-break/>Rédaction de documentation, tests unitaires et d’intégration<text:line-break/>Conception, architecture et reprise de projets web complexes (An-<text:line-break/>gular/Node)<text:line-break/>Conception et développement d’API de sécurité (SSO) et d’API<text:line-break/>spécifiques (Rust)<text:line-break/>Gestion de solutions d’administration et de surveillance<text:line-break/>d’infrastructure Linux</text:p>
      <text:h text:style-name="CVHeading" text:outline-level="1">Education</text:h>
      <text:p><text:span text:style-name="CVBold">Ingénierie logicielle, ÉCOLE 42</text:span></text:p>
      <text:p text:style-name="CVMuted">2025 - Present</text:p>
      <text:h text:style-name="CVHeading" text:outline-level="1">Tags</text:h>
      <text:p>Rust | c++</text:p>
      <text:h text:style-name="CVHeading" text:outline-level="1">Languages</text:h>
      <text:p>French (Native speaker) | English (C1 (Advanced))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