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Schwartz</text:p>
      <text:p text:style-name="CVMuted">daniel.schwartz@logima.de | https://vutuv.de/daniel_schwartz</text:p>
      <text:p text:style-name="CVMuted">90480 Nürnberg, Germany</text:p>
      <text:h text:style-name="CVHeading" text:outline-level="1">Tags</text:h>
      <text:p>AI | cyber security | ehrenamt | Avalonia | c++ | Device Software | embedded systems | Measurement Technology | Medical Devices | .net | software architecture | software engineering | STM32 | Technical Project Management | Torade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