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topp</text:p>
      <text:p text:style-name="CVMuted">https://vutuv.de/daniel_stopp</text:p>
      <text:p text:style-name="CVMuted">Date of birth: 01.01.1917</text:p>
      <text:h text:style-name="CVHeading" text:outline-level="1">Tags</text:h>
      <text:p>css | Elixir | html | javascript | Phoenix Framework | PHP | Python | wordpress</text:p>
      <text:h text:style-name="CVHeading" text:outline-level="1">Links</text:h>
      <text:p>Homepage: https://letmeco.de</text:p>
      <text:p>Keybase: https://keybase.io/letmecode</text:p>
      <text:p>HackerRank: https://www.hackerrank.com/odiumediae</text:p>
      <text:h text:style-name="CVHeading" text:outline-level="1">Profiles</text:h>
      <text:p>Twitter: http://twitter.com/designingcode</text:p>
      <text:p>GitHub: https://github.com/odiumedia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