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Bitnar</text:p>
      <text:p text:style-name="CVMuted">david@euronomy.eu | https://vutuv.de/david_bitnar</text:p>
      <text:p text:style-name="CVMuted">1620 Copenhagen, Denmark</text:p>
      <text:h text:style-name="CVHeading" text:outline-level="1">Tags</text:h>
      <text:p>javascript | europe | umbraco</text:p>
      <text:h text:style-name="CVHeading" text:outline-level="1">Profiles</text:h>
      <text:p>Mastodon: https://mastodon.social/@euronomy</text:p>
      <text:p>LinkedIn: https://www.linkedin.com/in/davidbitn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