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vid Derksen</text:p>
      <text:p text:style-name="CVMuted">d.derksen89@googlemail.com | https://vutuv.de/david_derksen</text:p>
      <text:p text:style-name="CVMuted">Date of birth: 19.09.1989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