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vid Frei</text:p>
      <text:p text:style-name="CVMuted">https://vutuv.de/david_frei</text:p>
      <text:h text:style-name="CVHeading" text:outline-level="1">Professional Experience</text:h>
      <text:p><text:span text:style-name="CVBold">Business Development Manager, Instaffo GmbH</text:span></text:p>
      <text:p text:style-name="CVMuted">2/2016 - Present</text:p>
      <text:h text:style-name="CVHeading" text:outline-level="1">Links</text:h>
      <text:p>https://www.xing.com/profile/David_Frei18?sc_o=mxb_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