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Spiller</text:p>
      <text:p text:style-name="CVHeadline">Building DS4 @DAMPSOFT GmbH</text:p>
      <text:p text:style-name="CVMuted">https://vutuv.de/davidspiller</text:p>
      <text:h text:style-name="CVHeading" text:outline-level="1">Professional Experience</text:h>
      <text:p><text:span text:style-name="CVBold">Senior DevSecOps Engineer, DAMPSOFT GmbH</text:span></text:p>
      <text:p text:style-name="CVMuted">1/2023 - Present</text:p>
      <text:p>Entwicklung</text:p>
      <text:p><text:span text:style-name="CVBold">DevSecOps Engineer, DAMPSOFT GmbH</text:span></text:p>
      <text:p text:style-name="CVMuted">4/2020 - 12/2022</text:p>
      <text:p>Entwicklung</text:p>
      <text:p><text:span text:style-name="CVBold">IT-Systemadministrator, DAMPSOFT GmbH</text:span></text:p>
      <text:p text:style-name="CVMuted">1/2016 - 3/2020</text:p>
      <text:p>Interne-IT</text:p>
      <text:p><text:span text:style-name="CVBold">Technischer Support / IT-Systemadministrator, DAMPSOFT GmbH</text:span></text:p>
      <text:p text:style-name="CVMuted">9/2007 - 12/2015</text:p>
      <text:p>Technischer Support</text:p>
      <text:p><text:span text:style-name="CVBold">Fachinformatiker Systemintegration, Banken-Informatik &amp; Consulting GmbH</text:span></text:p>
      <text:p text:style-name="CVMuted">8/2003 - 8/2006</text:p>
      <text:h text:style-name="CVHeading" text:outline-level="1">Higher Education</text:h>
      <text:p><text:span text:style-name="CVBold">IT Sicherheit, Wilhelm Büchner Hochschule</text:span></text:p>
      <text:p text:style-name="CVMuted">2018 - 2021</text:p>
      <text:h text:style-name="CVHeading" text:outline-level="1">Vocational Training</text:h>
      <text:p><text:span text:style-name="CVBold">Fachinformatiker Systemintegration, Banken-Informatik &amp; Consulting GmbH</text:span></text:p>
      <text:p text:style-name="CVMuted">2003 - 2006</text:p>
      <text:h text:style-name="CVHeading" text:outline-level="1">School Education</text:h>
      <text:p><text:span text:style-name="CVBold">technischen Assistenten für Informatik, Physikalisch-Technische Lehranstalt Wedel</text:span></text:p>
      <text:p text:style-name="CVMuted">2000 - 2003</text:p>
      <text:h text:style-name="CVHeading" text:outline-level="1">Tags</text:h>
      <text:p>Linux | BSI C5 | Containerization | CycloneDX | Dependency-Track | devops | it-infrastruktur | it-security | kubernetes | lösungsorientiertes Denken | netzwerksicherheit | Open Telekom Cloud | OpenTelemetry | Trivy</text:p>
      <text:h text:style-name="CVHeading" text:outline-level="1">Languages</text:h>
      <text:p>German (Native speaker) | English (C1 (Advanced))</text:p>
      <text:h text:style-name="CVHeading" text:outline-level="1">Profiles</text:h>
      <text:p>Mastodon: https://norden.social/@davesl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