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epak Bhardwaj</text:p>
      <text:p text:style-name="CVMuted">deepak.mca19.du@gmail.com | https://vutuv.de/deepak_bhardwaj</text:p>
      <text:h text:style-name="CVHeading" text:outline-level="1">Tags</text:h>
      <text:p>c++ | Java | javascript | mongodb | node.js | Python | react | sql</text:p>
      <text:h text:style-name="CVHeading" text:outline-level="1">Profiles</text:h>
      <text:p>LinkedIn: https://www.linkedin.com/in/deepak11cs</text:p>
      <text:p>GitHub: https://github.com/deepak11c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