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imitrij Artes</text:p>
      <text:p text:style-name="CVMuted">https://vutuv.de/dimitrij_artes</text:p>
      <text:h text:style-name="CVHeading" text:outline-level="1">Professional Experience</text:h>
      <text:p><text:span text:style-name="CVBold">Fachinformatiker - Systemintegration, RTO GmbH</text:span></text:p>
      <text:p text:style-name="CVMuted">6/2013 - Present</text:p>
      <text:p><text:span text:style-name="CVBold">IHK Ausbildung zum Fachinformatiker - Systemintegration, RTO GmbH</text:span></text:p>
      <text:p text:style-name="CVMuted">9/2010 - 6/2013</text:p>
      <text:h text:style-name="CVHeading" text:outline-level="1">Tags</text:h>
      <text:p>lfcs | Linux | lpic1 | lpic2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