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kaNg kAWNUv</text:p>
      <text:p text:style-name="CVMuted">anubhav.saxena@employbridge.com | https://vutuv.de/dkang_kawnu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