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mytro Moiseienko</text:p>
      <text:p text:style-name="CVMuted">dmoiseienko@gmail.com | https://vutuv.de/dmytro_moiseienko</text:p>
      <text:p text:style-name="CVMuted">Wroclaw, Poland</text:p>
      <text:h text:style-name="CVHeading" text:outline-level="1">Tags</text:h>
      <text:p>data engineering | Automations | consulting | Data integrations | ELT | etl | Python | Snowfla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