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ius-Nikolaus Krupinski</text:p>
      <text:p text:style-name="CVHeadline">Seit 2002 arbeite ich im Bereich Barrierefreiheit digitaler Medien. Seit 2008 liegt mein Arbeitsschwerpunkt bei barrierefreien PDF-Dateien. Während meiner Tätigkeit habe Erfahrungen im Bereich WCAG, BITV, PDF/UA gesammelt.</text:p>
      <text:p text:style-name="CVMuted">dnkrupinski@inbox.eu | +49 15678 516027 | https://vutuv.de/dnkrupinski</text:p>
      <text:p text:style-name="CVMuted">70794 Filderstadt, Germany</text:p>
      <text:h text:style-name="CVHeading" text:outline-level="1">Tags</text:h>
      <text:p>barrierefreiheit | PDF | PDF/UA</text:p>
      <text:h text:style-name="CVHeading" text:outline-level="1">Languages</text:h>
      <text:p>German (Native speaker) | English (B1 (Intermediate))</text:p>
      <text:h text:style-name="CVHeading" text:outline-level="1">Profiles</text:h>
      <text:p>Mastodon: https://hannover.town/@dnkrupin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