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NzzvJHDiiwf tAgVCMSZidyEix</text:p>
      <text:p text:style-name="CVMuted">dreddig@ishealthcare.net | https://vutuv.de/dnzzvjhdiiwf_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