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fka  Vaclav</text:p>
      <text:p text:style-name="CVHeadline">Jiní svou povahou, nezapomenutelní svou volbou</text:p>
      <text:p text:style-name="CVMuted">dofkavaclav24@gmail.com | https://vutuv.de/dofka_vaclav</text:p>
      <text:p text:style-name="CVMuted">61200 Brno, Czechia</text:p>
      <text:p text:style-name="CVMuted">Date of birth: 03/10</text:p>
      <text:h text:style-name="CVHeading" text:outline-level="1">Other activities</text:h>
      <text:p><text:span text:style-name="CVBold">Offshore , Subsea</text:span></text:p>
      <text:p text:style-name="CVMuted">3/2024 - Present</text:p>
      <text:h text:style-name="CVHeading" text:outline-level="1">Education</text:h>
      <text:p><text:span text:style-name="CVBold">Msc, Drilling engineering, Technical University of Ostrava</text:span></text:p>
      <text:h text:style-name="CVHeading" text:outline-level="1">Tags</text:h>
      <text:p>Asia | Language | travel</text:p>
      <text:h text:style-name="CVHeading" text:outline-level="1">Languages</text:h>
      <text:p>Czech (Native speaker) | English (A1 (Beginner)) | Korean (A1 (Beginner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