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Plicht</text:p>
      <text:p text:style-name="CVMuted">mail@dominikplicht.de | https://vutuv.de/dominik_plicht</text:p>
      <text:p text:style-name="CVMuted">Date of birth: 10.09.1992</text:p>
      <text:h text:style-name="CVHeading" text:outline-level="1">Profiles</text:h>
      <text:p>LinkedIn: https://www.linkedin.com/in/dominikplich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