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uglas Galindo</text:p>
      <text:p text:style-name="CVMuted">dagalindo@ujmd.edu.sv | https://vutuv.de/douglas_galind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