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dward Chisala</text:p>
      <text:p text:style-name="CVMuted">chisalaedward@gmail.com | https://vutuv.de/edward_chisala</text:p>
      <text:p text:style-name="CVMuted">Windhoek, Namibia</text:p>
      <text:h text:style-name="CVHeading" text:outline-level="1">Education</text:h>
      <text:p><text:span text:style-name="CVBold">Master of Science, Informatics by Research , Namibia Univerisity of Science and Technology (NUST)</text:span></text:p>
      <text:p text:style-name="CVMuted">2/2022 - 10/2024</text:p>
      <text:p><text:span text:style-name="CVBold">Bachelor of Science  , Business Information Technology , University of Greenwich </text:span></text:p>
      <text:p text:style-name="CVMuted">7/2017 - 7/2019</text:p>
      <text:p><text:span text:style-name="CVBold">NCC Education - Diploma and Advanced Diploma , Computing , National College of Information Technology (NACIT)</text:span></text:p>
      <text:p text:style-name="CVMuted">1/2014 - 7/2016</text:p>
      <text:h text:style-name="CVHeading" text:outline-level="1">Tags</text:h>
      <text:p>Data Driven Analysis | software development | Technology for Development</text:p>
      <text:h text:style-name="CVHeading" text:outline-level="1">Languages</text:h>
      <text:p>English (Native speaker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