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rit Eicker</text:p>
      <text:p text:style-name="CVMuted">https://vutuv.de/eicker</text:p>
      <text:p text:style-name="CVMuted">48149 Münster, Germany</text:p>
      <text:h text:style-name="CVHeading" text:outline-level="1">Tags</text:h>
      <text:p>beratung | kommunikation | marketing</text:p>
      <text:h text:style-name="CVHeading" text:outline-level="1">Languages</text:h>
      <text:p>German (Native speaker) | English (C2 (Proficient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