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IOVG HAxbzLbU</text:p>
      <text:p text:style-name="CVMuted">dave@creohospitality.com | https://vutuv.de/eiovg_haxbzlb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