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win Khan</text:p>
      <text:p text:style-name="CVMuted">khan29e@gmail.com | +27 64 030 6578 | https://vutuv.de/elwin_khan</text:p>
      <text:p text:style-name="CVMuted">No. 706 Bashier Flat, Steytlerstreet, Westbury Ext 3, ZA Johannesburg, Gauteng, South Africa</text:p>
      <text:p text:style-name="CVMuted">Date of birth: 06/12/1983</text:p>
      <text:h text:style-name="CVHeading" text:outline-level="1">Profiles</text:h>
      <text:p>Facebook: http://facebook.com/elwin.khan</text:p>
      <text:p>Facebook: http://facebook.com/elwin.enver.kh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