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XUlr aNklhXJyGvRCc</text:p>
      <text:p text:style-name="CVMuted">michael.dzurenko@marshmma.com | https://vutuv.de/exulr_anklhxjy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