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had Mohammed</text:p>
      <text:p text:style-name="CVMuted">https://vutuv.de/fahad_77504300</text:p>
      <text:h text:style-name="CVHeading" text:outline-level="1">Tags</text:h>
      <text:p>tag-7244</text:p>
      <text:h text:style-name="CVHeading" text:outline-level="1">Profiles</text:h>
      <text:p>Instagram: http://instagram.com/I_am_mr._fah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