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alk Mahlendorf</text:p>
      <text:p text:style-name="CVMuted">info@bc-media-consult.de | https://vutuv.de/falk_mahlendor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