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o Banaszak</text:p>
      <text:p text:style-name="CVMuted">https://vutuv.de/falko_banaszak</text:p>
      <text:h text:style-name="CVHeading" text:outline-level="1">Tags</text:h>
      <text:p>Backup Konzepte | Backup-Lösungen | backupstrategien | cloud solutions | consulting | high availability | IBM Spectrum Protect | IBM Spectrum Protect - Deep Dive | ibm storage | IBM Storwize | it-consulting | it-infrastruktur | it service management | it-strategie | konzepte | Lenovo V Storage | microsoft azure | microsoft exchange server | microsoft hyper-v | Microsoft Office 365 | projektleitung | projektmanagement | red hat enterprise linux | Repostor DATA Protector | san | SAN Konzepte | Suse Linux Enterprise Server | teamleitung | technische projektleitung | Third-Level Support | virtualisierung | vmware esx | vmware esxi | vmware vsphere | VMware vSphere - Deep D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