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derico Carbonell</text:p>
      <text:p text:style-name="CVMuted">fcarbon@gmail.com | https://vutuv.de/federico_carbon</text:p>
      <text:h text:style-name="CVHeading" text:outline-level="1">Tags</text:h>
      <text:p>aws | docker | Java | javascript | kubernetes | Lin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