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Hofmann</text:p>
      <text:p text:style-name="CVHeadline">Berlin based, world loving Product Manager</text:p>
      <text:p text:style-name="CVMuted">https://vutuv.de/felix_hofmann</text:p>
      <text:p text:style-name="CVMuted">12045 Berlin, Germany</text:p>
      <text:h text:style-name="CVHeading" text:outline-level="1">Tags</text:h>
      <text:p>product manager | product owner | pm | p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