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Molchanov</text:p>
      <text:p text:style-name="CVMuted">+49 176 23550327 | https://vutuv.de/felix_molchanov</text:p>
      <text:p text:style-name="CVMuted">Date of birth: 16.03.200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