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rdinand PFAFF</text:p>
      <text:p text:style-name="CVMuted">pfaff@live.nl | https://vutuv.de/ferdinand_pfaff</text:p>
      <text:h text:style-name="CVHeading" text:outline-level="1">Tags</text:h>
      <text:p>Gratis conversatie in T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