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ávio Escobar</text:p>
      <text:p text:style-name="CVMuted">+351 926 562 615 | https://vutuv.de/flavio</text:p>
      <text:p text:style-name="CVMuted">4400-013 Vila Nova de Gaia, Portugal</text:p>
      <text:h text:style-name="CVHeading" text:outline-level="1">Tags</text:h>
      <text:p>Elixir | phoenix | a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