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avio Silva</text:p>
      <text:p text:style-name="CVMuted">flavio.silva@cestech.com.br | https://vutuv.de/flavio_sil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