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Dieckmann</text:p>
      <text:p text:style-name="CVHeadline">Pfadfinder bei ** polbeo.de ** | Ich mache Systeme wie CiviCRM für Organizing, Fundraising und Mobilizing unter realen Bedingungen nutzbar | Titelgrafik: Desire Path. Mit freundlicher Genehmigung von Chaz Hutton, London, UK, chazhutton.com</text:p>
      <text:p text:style-name="CVMuted">https://vutuv.de/florian_dieckmann</text:p>
      <text:p text:style-name="CVMuted">67547 Worms, Germany</text:p>
      <text:h text:style-name="CVHeading" text:outline-level="1">Tags</text:h>
      <text:p>marketing | CiviCRM | fundraising | Mobilizing | Organizing | vertrieb</text:p>
      <text:h text:style-name="CVHeading" text:outline-level="1">Links</text:h>
      <text:p>https://polbeo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