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qAmzqX YfUXkxqcURcs</text:p>
      <text:p text:style-name="CVMuted">mcarter@oru.edu | https://vutuv.de/fqamzqx_yfuxkxq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