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rançois Lamour</text:p>
      <text:p text:style-name="CVMuted">https://vutuv.de/francois_lamour</text:p>
      <text:h text:style-name="CVHeading" text:outline-level="1">Professional Experience</text:h>
      <text:p><text:span text:style-name="CVBold">Consultant en aménagement du territoire, François Lamour Consultant</text:span></text:p>
      <text:p text:style-name="CVMuted">10/2024 - Present</text:p>
      <text:p><text:span text:style-name="CVBold">Ingénieur apprenti en développement territorial, BRL Ingénierie</text:span></text:p>
      <text:p text:style-name="CVMuted">10/2023 - 9/2024</text:p>
      <text:p><text:span text:style-name="CVBold">Ingénieur en génie civil, Appui à la direction de BRLi-CI, BRL Ingénierie</text:span></text:p>
      <text:p text:style-name="CVMuted">3/2020 - 9/2023</text:p>
      <text:p>Participation à la production, à l'activité commerciale et au management de BRL Ingénierie Côte d'Ivoire (BRLiCI).</text:p>
      <text:p><text:span text:style-name="CVBold">Ingénieur en génie civil, BRL Ingénierie</text:span></text:p>
      <text:p text:style-name="CVMuted">9/2018 - 3/2020</text:p>
      <text:p><text:span text:style-name="CVBold">Ingénieur stagiaire en génie civil, BRL Ingénierie</text:span></text:p>
      <text:p text:style-name="CVMuted">3/2018 - 8/2018</text:p>
      <text:p>Modélisation sismique et temporelle d'un ouvrage portuaire</text:p>
      <text:p><text:span text:style-name="CVBold">Stagiaire en recherche, Université Laval</text:span></text:p>
      <text:p text:style-name="CVMuted">5/2017 - 8/2017</text:p>
      <text:p>Caractérisation de différents types de Béton Fibrés aux Ultra hautes Performances (BFUP) –––––––––––– Étude préliminaire d'un composite recyclé destiné à la fabrication de pistes cyclables</text:p>
      <text:p><text:span text:style-name="CVBold">Stagiaire, Alliance Française de Farafangana</text:span></text:p>
      <text:p text:style-name="CVMuted">7/2016 - 8/2016</text:p>
      <text:p>Stage ouvrier, dans le cadre de ma 1ère année à l'École des Mines d'Alès En tant que Trésorier de l'association de solidarité internationale de l'école  Projet de solidarité à Madagascar Construction des nouveaux locaux de l'Alliance Française à Farafangana</text:p>
      <text:h text:style-name="CVHeading" text:outline-level="1">Volunteering &amp; hobbies</text:h>
      <text:p><text:span text:style-name="CVBold">Trésorier, Tsiky Zanaka</text:span></text:p>
      <text:p text:style-name="CVMuted">10/2015 - 10/2016</text:p>
      <text:p>D'octobre 2015 jusqu'à notre départ, fin juin 2016, nous avons trouvé, préparé et financé un projet à Madagascar. Pendant l'été, avec des bénévoles et travailleurs locaux, nous avons réalisé les fondations, les murs et la charpente du nouveau bâtiment de l'Alliance Française à Farafangana, une ville de campagne à l'est de la grande île. Nos successeurs ont terminé notre travail en 2017 et le bâtiment a été inauguré à l'été 2018. L'Alliance Française de Farafangana l'utilise aujourd'hui pour ses missions académiques et culturelles auprès d'enfants, adolescents et jeunes adultes.</text:p>
      <text:h text:style-name="CVHeading" text:outline-level="1">Education</text:h>
      <text:p><text:span text:style-name="CVBold">Master 2 (M2), IFG - Institut Français de Géopolitique</text:span></text:p>
      <text:p text:style-name="CVMuted">10/2023 - 9/2024</text:p>
      <text:p>Géopolitique locale et gouvernance territoriale, aménagement, concertation</text:p>
      <text:p><text:span text:style-name="CVBold">Diplôme d'ingénieur, Ecole des Mines d'Alès</text:span></text:p>
      <text:p text:style-name="CVMuted">2015 - 2018</text:p>
      <text:p>Département Génie Civil - Ingénierie de la Construction<text:line-break/>Trésorier de Tsiky Zanaka, association de solidarité internationale</text:p>
      <text:h text:style-name="CVHeading" text:outline-level="1">Tags</text:h>
      <text:p>cartography | OpenStreetMap | django | Geomatics | Geospatial Data | gis | leaflet | postgis | Python | qgis | Spatial Analysis | Spatial Databases | Système d'information géographique (SIG) | Territorial Planning | Web Mapp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