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Ruessler</text:p>
      <text:p text:style-name="CVMuted">frank@ruessler.de | https://vutuv.de/frank_ruessler</text:p>
      <text:p text:style-name="CVMuted">Date of birth: 21.09.1971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